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p text:style-name="Source_20_Code">FIXME internalmedia: figari:de_barradas_1925.pdf</text:p>. Barcelona diciembre 11 1925. Preservada en el Archivo General de la Nación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