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  <manifest:file-entry manifest:media-type="image/jpeg" manifest:full-path="Pictures/75f9d9aec9e7df02030e6b7eb9c5293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" text:anchor-type="as-char" draw:z-index="0" svg:width="5.2916666666667cm" svg:height="8.4402083333333cm"><draw:image xlink:href="Pictures/75f9d9aec9e7df02030e6b7eb9c52931.jpg" xlink:type="simple" xlink:show="embed" xlink:actuate="onLoad"/></draw:frame>
<text:line-break/>
<text:line-break/>
<text:p text:style-name="Source_20_Code">FIXME internalmedia: figari:afficheenrybn20_28101900.pdf</text:p>, en Rojo y Blanco, año I, n° 20, Montevideo, 28 de octubre de 1900, pp. 490-492.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