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411d3d451626237207d058878ade9f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" text:anchor-type="as-char" draw:z-index="0" svg:width="15.875cm" svg:height="11.826875cm"><draw:image xlink:href="Pictures/411d3d451626237207d058878ade9ffb.jpg" xlink:type="simple" xlink:show="embed" xlink:actuate="onLoad"/></draw:frame></text:p>
      <text:p text:style-name="Text_20_body"><text:p text:style-name="Source_20_Code">FIXME internalmedia: figari:separata_cultural_de_jaque_figari_.pdf</text:p>. Montevidero, viernes 26 de julio de 1985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