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9672e4ba20340c70f0444c66420b6703.png"/>
  <manifest:file-entry manifest:media-type="image/png" manifest:full-path="Pictures/3fdfcf6b59c1b532df745564f777dd4f.png"/>
  <manifest:file-entry manifest:media-type="image/png" manifest:full-path="Pictures/8aaf8a0c2e00bb1a7175b5992b526d39.png"/>
  <manifest:file-entry manifest:media-type="image/png" manifest:full-path="Pictures/60ca301d8cbdfca46d016fd5310ada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notas"/>Notas<text:bookmark-end text:name="notas"/></text:h>
      <text:p text:style-name="Text_20_body">
Se puede utilizar estas notas dentro en los textos de las diferentes páginas wiki, con distintos fines.</text:p>
      <text:p text:style-name="Text_20_body">Para hacerlos el editor dispone de botones con el ícono correspondiente o simplemente se escribe lo que se indica a continuación, y el sistema <text:span text:style-name="Emphasis">dibujará</text:span> la nota deseada.</text:p>
      <text:p text:style-name="Text_20_body">&lt;note&gt;Nota común&lt;/note&gt;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9672e4ba20340c70f0444c66420b6703.png" xlink:type="simple" xlink:show="embed" xlink:actuate="onLoad"/></draw:frame></text:p>
          </table:table-cell>
          <table:table-cell table:style-name="pluginnotenote.B1" office:value-type="string">
            <text:p text:style-name="Text_20_body">Nota común</text:p>
          </table:table-cell>
        </table:table-row>
      </table:table>
      <text:p text:style-name="Text_20_body">&lt;note tip&gt;Comentario destacado&lt;/note&gt;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tip.A1" office:value-type="string">
            <text:p text:style-name="Table_20_Contents"><draw:frame draw:style-name="media" draw:name="" text:anchor-type="as-char" draw:z-index="0" svg:width="1.27cm" svg:height="1.27cm"><draw:image xlink:href="Pictures/3fdfcf6b59c1b532df745564f777dd4f.png" xlink:type="simple" xlink:show="embed" xlink:actuate="onLoad"/></draw:frame></text:p>
          </table:table-cell>
          <table:table-cell table:style-name="pluginnotetip.B1" office:value-type="string">
            <text:p text:style-name="Text_20_body">Comentario destacado</text:p>
          </table:table-cell>
        </table:table-row>
      </table:table>
      <text:p text:style-name="Text_20_body">&lt;note important&gt;Comentario importante&lt;/note&gt;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8aaf8a0c2e00bb1a7175b5992b526d39.png" xlink:type="simple" xlink:show="embed" xlink:actuate="onLoad"/></draw:frame></text:p>
          </table:table-cell>
          <table:table-cell table:style-name="pluginnoteimportant.B1" office:value-type="string">
            <text:p text:style-name="Text_20_body">Comentario importante</text:p>
          </table:table-cell>
        </table:table-row>
      </table:table>
      <text:p text:style-name="Text_20_body">&lt;note warning&gt;Comentario de advertencia&lt;/note&gt;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warning.A1" office:value-type="string">
            <text:p text:style-name="Table_20_Contents"><draw:frame draw:style-name="media" draw:name="" text:anchor-type="as-char" draw:z-index="0" svg:width="1.27cm" svg:height="1.27cm"><draw:image xlink:href="Pictures/60ca301d8cbdfca46d016fd5310adaa9.png" xlink:type="simple" xlink:show="embed" xlink:actuate="onLoad"/></draw:frame></text:p>
          </table:table-cell>
          <table:table-cell table:style-name="pluginnotewarning.B1" office:value-type="string">
            <text:p text:style-name="Text_20_body">Comentario de advertenci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tip.A1" style:family="table-cell">
      <style:table-cell-properties style:vertical-align="middle" fo:padding="0.1cm" fo:border-left="0.002cm solid #000000" fo:border-right="none" fo:border-top="0.002cm solid #000000" fo:border-bottom="0.002cm solid #000000" fo:background-color="#ddffdd"/>
    </style:style>
    <style:style style:name="pluginnotetip.B1" style:family="table-cell">
      <style:table-cell-properties style:vertical-align="middle" fo:padding="0.3cm" fo:border-left="none" fo:border-right="0.002cm solid #000000" fo:border-top="0.002cm solid #000000" fo:border-bottom="0.002cm solid #000000" fo:background-color="#ddffdd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